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30C00000090F7B573C9.png" manifest:media-type="image/png"/>
  <manifest:file-entry manifest:full-path="Pictures/10000000000001B80000010662FDA2A4.png" manifest:media-type="image/png"/>
  <manifest:file-entry manifest:full-path="Pictures/10000000000001B10000009CFFFEE106.jpg" manifest:media-type="image/jpeg"/>
  <manifest:file-entry manifest:full-path="Pictures/1000000000000281000000C07C49FC5D.jpg" manifest:media-type="image/jpeg"/>
  <manifest:file-entry manifest:full-path="Pictures/10000000000000F7000000B8A316117D.jpg" manifest:media-type="image/jpeg"/>
  <manifest:file-entry manifest:full-path="Pictures/100000000000009A000000B0E4C36FB0.jpg" manifest:media-type="image/jpe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gr2" style:family="graphic" style:parent-style-name="standard">
      <style:graphic-properties draw:stroke="solid" svg:stroke-width="0.045cm" svg:stroke-color="#000000" draw:stroke-linejoin="miter" svg:stroke-linecap="butt" draw:fill="none" fo:padding-top="0.022cm" fo:padding-bottom="0.022cm" fo:padding-left="0.022cm" fo:padding-right="0.022cm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 loext:decorative="false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draw:auto-grow-height="true" draw:auto-grow-width="false" fo:min-height="0.318cm" loext:decorative="false"/>
      <style:paragraph-properties style:writing-mode="lr-tb"/>
    </style:style>
    <style:style style:name="gr6" style:family="graphic" style:parent-style-name="standard">
      <style:graphic-properties draw:stroke="none" svg:stroke-color="#000000" draw:fill="none" draw:fill-color="#ffffff" draw:auto-grow-height="true" draw:auto-grow-width="false" fo:min-height="0.317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auto-grow-height="true" draw:auto-grow-width="false" fo:min-height="0.635cm" loext:decorative="false"/>
      <style:paragraph-properties style:writing-mode="lr-tb"/>
    </style:style>
    <style:style style:name="gr8" style:family="graphic" style:parent-style-name="standard">
      <style:graphic-properties draw:stroke="solid" svg:stroke-width="0.091cm" svg:stroke-color="#000000" draw:stroke-linejoin="miter" svg:stroke-linecap="butt" draw:fill="none" fo:padding-top="0.045cm" fo:padding-bottom="0.045cm" fo:padding-left="0.045cm" fo:padding-right="0.045cm" loext:decorative="false"/>
    </style:style>
    <style:style style:name="gr9" style:family="graphic" style:parent-style-name="standard">
      <style:graphic-properties draw:stroke="none" svg:stroke-color="#000000" draw:fill="none" draw:fill-color="#ffffff" draw:auto-grow-height="true" draw:auto-grow-width="false" fo:min-height="0.823cm" loext:decorative="false"/>
      <style:paragraph-properties style:writing-mode="lr-tb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in-height="0.412cm" loext:decorative="false"/>
      <style:paragraph-properties style:writing-mode="lr-tb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text-properties fo:font-size="12pt" style:font-size-asian="12pt" style:font-size-complex="12pt"/>
    </style:style>
    <style:style style:name="P3" style:family="paragraph">
      <loext:graphic-properties draw:fill="none"/>
    </style:style>
    <style:style style:name="P4" style:family="paragraph">
      <loext:graphic-properties draw:fill="none" draw:fill-color="#ffffff"/>
      <style:text-properties fo:color="#ff0000" loext:opacity="100%"/>
    </style:style>
    <style:style style:name="P5" style:family="paragraph">
      <style:text-properties fo:color="#ff0000" loext:opacity="100%"/>
    </style:style>
    <style:style style:name="P6" style:family="paragraph">
      <style:text-properties fo:color="#ff0000" loext:opacity="100%" fo:font-size="13pt" style:font-size-asian="13pt" style:font-size-complex="13pt"/>
    </style:style>
    <style:style style:name="P7" style:family="paragraph">
      <loext:graphic-properties draw:fill="none" draw:fill-color="#ffffff"/>
      <style:text-properties fo:color="#ff0000" loext:opacity="100%" fo:font-size="13pt" style:font-size-asian="13pt" style:font-size-complex="13pt"/>
    </style:style>
    <style:style style:name="P8" style:family="paragraph">
      <style:paragraph-properties fo:margin-top="0.42cm" fo:margin-bottom="0.35cm"/>
      <style:text-properties fo:color="#ff0000" loext:opacity="100%" fo:font-size="10pt" style:font-size-asian="10pt" style:font-size-complex="10pt"/>
    </style:style>
    <style:style style:name="P9" style:family="paragraph">
      <loext:graphic-properties draw:fill="none" draw:fill-color="#ffffff"/>
      <style:paragraph-properties fo:margin-top="0.42cm" fo:margin-bottom="0.35cm"/>
      <style:text-properties fo:color="#ff0000" loext:opacity="100%" fo:font-size="10pt" style:font-size-asian="10pt" style:font-size-complex="10pt"/>
    </style:style>
    <style:style style:name="T1" style:family="text">
      <style:text-properties fo:color="#000000" loext:opacity="100%" style:font-name="Liberation Sans Narrow" fo:font-size="12pt" fo:font-weight="bold" style:font-name-asian="Liberation Sans Narrow" style:font-size-asian="12pt" style:font-weight-asian="bold" style:font-name-complex="Liberation Sans Narrow" style:font-size-complex="12pt" style:font-weight-complex="bold"/>
    </style:style>
    <style:style style:name="T2" style:family="text">
      <style:text-properties fo:color="#000000" loext:opacity="100%" style:font-name="Liberation Sans Narrow" fo:font-size="12pt" fo:font-weight="normal" style:font-name-asian="Liberation Sans Narrow" style:font-size-asian="12pt" style:font-weight-asian="normal" style:font-name-complex="Liberation Sans Narrow" style:font-size-complex="12pt" style:font-weight-complex="normal"/>
    </style:style>
    <style:style style:name="T3" style:family="text">
      <style:text-properties fo:color="#ff0000" loext:opacity="100%"/>
    </style:style>
    <style:style style:name="T4" style:family="text">
      <style:text-properties fo:color="#ff0000" loext:opacity="100%" fo:font-size="10.5pt" style:font-size-asian="10.5pt" style:font-size-complex="10.5pt"/>
    </style:style>
    <style:style style:name="T5" style:family="text">
      <style:text-properties fo:color="#ff0000" loext:opacity="100%" fo:font-size="12pt" style:font-size-asian="12pt" style:font-size-complex="12pt"/>
    </style:style>
    <style:style style:name="T6" style:family="text">
      <style:text-properties fo:color="#ff0000" loext:opacity="100%" fo:font-size="13pt" style:font-size-asian="13pt" style:font-size-complex="13pt"/>
    </style:style>
    <style:style style:name="T7" style:family="text">
      <style:text-properties fo:color="#bebebe" loext:opacity="100%" style:font-name="Liberation Sans Narrow" fo:font-size="12pt" fo:font-weight="bold" style:font-name-asian="Liberation Sans Narrow" style:font-size-asian="12pt" style:font-weight-asian="bold" style:font-name-complex="Liberation Sans Narrow" style:font-size-complex="12pt" style:font-weight-complex="bold"/>
    </style:style>
    <style:style style:name="T8" style:family="text">
      <style:text-properties fo:color="#ff0000" loext:opacity="100%" fo:font-size="10pt" style:font-size-asian="10pt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14.141cm" svg:height="0.422cm" svg:x="3.731cm" svg:y="1.491cm">
          <draw:text-box>
            <text:p text:style-name="P1"><text:span text:style-name="T1">OSMANİYE </text:span><text:span text:style-name="T1">MESLEKİ </text:span><text:span text:style-name="T1">VE TEKNİK </text:span><text:span text:style-name="T1">ANADOLU </text:span><text:span text:style-name="T1">LİSESİ </text:span><text:span text:style-name="T1">2025 / 2026 </text:span><text:span text:style-name="T1">EĞİTİM </text:span><text:span text:style-name="T1">ÖĞRETİM </text:span><text:span text:style-name="T1">YILI</text:span></text:p>
          </draw:text-box>
        </draw:frame>
        <draw:frame draw:style-name="gr1" draw:text-style-name="P2" draw:layer="layout" svg:width="4.939cm" svg:height="0.422cm" svg:x="2.23cm" svg:y="2.152cm">
          <draw:text-box>
            <text:p text:style-name="P1"><text:span text:style-name="T1">9. SINIF </text:span><text:span text:style-name="T1">İKİNCİ </text:span><text:span text:style-name="T1">YABANCI </text:span><text:span text:style-name="T1">DİL /</text:span></text:p>
          </draw:text-box>
        </draw:frame>
        <draw:frame draw:style-name="gr1" draw:text-style-name="P2" draw:layer="layout" svg:width="0.422cm" svg:height="0.422cm" svg:x="2.226cm" svg:y="2.152cm">
          <draw:text-box>
            <text:p text:style-name="P1"><text:span text:style-name="T1"><text:s/></text:span></text:p>
          </draw:text-box>
        </draw:frame>
        <draw:line draw:style-name="gr2" draw:text-style-name="P3" draw:layer="layout" svg:x1="2.226cm" svg:y1="2.527cm" svg:x2="7.161cm" svg:y2="2.527cm">
          <text:p/>
        </draw:line>
        <draw:frame draw:style-name="gr1" draw:text-style-name="P2" draw:layer="layout" svg:width="0.422cm" svg:height="0.422cm" svg:x="7.064cm" svg:y="2.152cm">
          <draw:text-box>
            <text:p text:style-name="P1"><text:span text:style-name="T1"><text:s text:c="2"/></text:span></text:p>
          </draw:text-box>
        </draw:frame>
        <draw:line draw:style-name="gr2" draw:text-style-name="P3" draw:layer="layout" svg:x1="7.161cm" svg:y1="2.527cm" svg:x2="7.256cm" svg:y2="2.527cm">
          <text:p/>
        </draw:line>
        <draw:frame draw:style-name="gr1" draw:text-style-name="P2" draw:layer="layout" svg:width="1.949cm" svg:height="0.422cm" svg:x="7.161cm" svg:y="2.152cm">
          <draw:text-box>
            <text:p text:style-name="P1"><text:span text:style-name="T1"><text:s text:c="2"/></text:span><text:span text:style-name="T1">ALMANC</text:span><text:span text:style-name="T1">A</text:span></text:p>
          </draw:text-box>
        </draw:frame>
        <draw:frame draw:style-name="gr1" draw:text-style-name="P2" draw:layer="layout" svg:width="0.422cm" svg:height="0.422cm" svg:x="7.257cm" svg:y="2.152cm">
          <draw:text-box>
            <text:p text:style-name="P1"><text:span text:style-name="T1"><text:s/></text:span></text:p>
          </draw:text-box>
        </draw:frame>
        <draw:line draw:style-name="gr2" draw:text-style-name="P3" draw:layer="layout" svg:x1="7.256cm" svg:y1="2.527cm" svg:x2="9.009cm" svg:y2="2.527cm">
          <text:p/>
        </draw:line>
        <draw:frame draw:style-name="gr1" draw:text-style-name="P2" draw:layer="layout" svg:width="10.453cm" svg:height="0.422cm" svg:x="8.913cm" svg:y="2.152cm">
          <draw:text-box>
            <text:p text:style-name="P1"><text:span text:style-name="T1"><text:s text:c="2"/>DERSİ ŞUBAT DÖNEMİ SORUMLULUK SINAVI SORULARIDIR.</text:span></text:p>
          </draw:text-box>
        </draw:frame>
        <draw:frame draw:style-name="gr1" draw:text-style-name="P2" draw:layer="layout" svg:width="2.182cm" svg:height="0.422cm" svg:x="1.274cm" svg:y="3.103cm">
          <draw:text-box>
            <text:p text:style-name="P1"><text:span text:style-name="T2">ADI SOYADI: </text:span></text:p>
          </draw:text-box>
        </draw:frame>
        <draw:frame draw:style-name="gr1" draw:text-style-name="P2" draw:layer="layout" svg:width="1.082cm" svg:height="0.422cm" svg:x="17.784cm" svg:y="3.103cm">
          <draw:text-box>
            <text:p text:style-name="P1"><text:span text:style-name="T2">SINIFI:</text:span></text:p>
          </draw:text-box>
        </draw:frame>
        <draw:frame draw:style-name="gr1" draw:text-style-name="P2" draw:layer="layout" svg:width="0.716cm" svg:height="0.422cm" svg:x="1.274cm" svg:y="3.556cm">
          <draw:text-box>
            <text:p text:style-name="P1"><text:span text:style-name="T2">NO: </text:span></text:p>
          </draw:text-box>
        </draw:frame>
        <draw:frame draw:style-name="gr1" draw:text-style-name="P2" draw:layer="layout" svg:width="2.066cm" svg:height="0.422cm" svg:x="17.784cm" svg:y="3.556cm">
          <draw:text-box>
            <text:p text:style-name="P1"><text:span text:style-name="T2">ALDIĞI NOT:</text:span></text:p>
          </draw:text-box>
        </draw:frame>
        <draw:frame draw:style-name="gr1" draw:text-style-name="P2" draw:layer="layout" svg:width="0.422cm" svg:height="0.422cm" svg:x="1.274cm" svg:y="4.463cm">
          <draw:text-box>
            <text:p text:style-name="P1"><text:span text:style-name="T1">1.</text:span></text:p>
          </draw:text-box>
        </draw:frame>
        <draw:frame draw:style-name="gr3" draw:text-style-name="P3" draw:layer="layout" svg:width="5.806cm" svg:height="5.24cm" svg:x="1.27cm" svg:y="4.858cm">
          <draw:image xlink:href="Pictures/100000000000009A000000B0E4C36FB0.jpg" xlink:type="simple" xlink:show="embed" xlink:actuate="onLoad" draw:mime-type="image/jpeg">
            <text:p/>
          </draw:image>
        </draw:frame>
        <draw:frame draw:style-name="gr1" draw:text-style-name="P2" draw:layer="layout" svg:width="9.636cm" svg:height="0.422cm" svg:x="3.152cm" svg:y="4.463cm">
          <draw:text-box>
            <text:p text:style-name="P1"><text:span text:style-name="T1">AŞAĞIDAKİ FİİLLERİN </text:span><text:span text:style-name="T1">ÇEKİMLERİNİ YAPINIZ. </text:span><text:span text:style-name="T1">(12x1=12 P)</text:span></text:p>
          </draw:text-box>
        </draw:frame>
        <draw:frame draw:style-name="gr3" draw:text-style-name="P3" draw:layer="layout" svg:width="7.222cm" svg:height="5.254cm" svg:x="10.16cm" svg:y="4.89cm">
          <draw:image xlink:href="Pictures/10000000000000F7000000B8A316117D.jpg" xlink:type="simple" xlink:show="embed" xlink:actuate="onLoad" draw:mime-type="image/jpeg">
            <text:p/>
          </draw:image>
        </draw:frame>
        <draw:frame draw:style-name="gr1" draw:text-style-name="P2" draw:layer="layout" svg:width="0.422cm" svg:height="0.422cm" svg:x="8.894cm" svg:y="7.171cm">
          <draw:text-box>
            <text:p text:style-name="P1"><text:span text:style-name="T1"><text:s/></text:span></text:p>
          </draw:text-box>
        </draw:frame>
        <draw:frame draw:style-name="gr1" draw:text-style-name="P2" draw:layer="layout" svg:width="0.422cm" svg:height="0.422cm" svg:x="1.274cm" svg:y="10.656cm">
          <draw:text-box>
            <text:p text:style-name="P1"><text:span text:style-name="T1">2.</text:span></text:p>
          </draw:text-box>
        </draw:frame>
        <draw:frame draw:style-name="gr3" draw:text-style-name="P3" draw:layer="layout" svg:width="17.989cm" svg:height="4.876cm" svg:x="1.801cm" svg:y="11.504cm">
          <draw:image xlink:href="Pictures/1000000000000281000000C07C49FC5D.jpg" xlink:type="simple" xlink:show="embed" xlink:actuate="onLoad" draw:mime-type="image/jpeg">
            <text:p/>
          </draw:image>
        </draw:frame>
        <draw:frame draw:style-name="gr1" draw:text-style-name="P2" draw:layer="layout" svg:width="7.785cm" svg:height="0.422cm" svg:x="2.475cm" svg:y="10.656cm">
          <draw:text-box>
            <text:p text:style-name="P1"><text:span text:style-name="T1">AŞAĞID</text:span><text:span text:style-name="T1">AKİ </text:span><text:span text:style-name="T1">EŞLEŞTİ</text:span><text:span text:style-name="T1">RMEYİ </text:span><text:span text:style-name="T1">YAPINIZ. </text:span><text:span text:style-name="T1">(4x2=8 P)</text:span></text:p>
          </draw:text-box>
        </draw:frame>
        <draw:frame draw:style-name="gr1" draw:text-style-name="P2" draw:layer="layout" svg:width="0.422cm" svg:height="0.422cm" svg:x="1.274cm" svg:y="16.893cm">
          <draw:text-box>
            <text:p text:style-name="P1"><text:span text:style-name="T1">3.</text:span></text:p>
          </draw:text-box>
        </draw:frame>
        <draw:line draw:style-name="gr2" draw:text-style-name="P3" draw:layer="layout" svg:x1="9.359cm" svg:y1="17.268cm" svg:x2="11.112cm" svg:y2="17.268cm">
          <text:p/>
        </draw:line>
        <draw:frame draw:style-name="gr3" draw:text-style-name="P3" draw:layer="layout" svg:width="14.329cm" svg:height="8.203cm" svg:x="3.63cm" svg:y="17.741cm">
          <draw:image xlink:href="Pictures/10000000000001B80000010662FDA2A4.png" xlink:type="simple" xlink:show="embed" xlink:actuate="onLoad" draw:mime-type="image/png">
            <text:p/>
          </draw:image>
        </draw:frame>
        <draw:frame draw:style-name="gr1" draw:text-style-name="P2" draw:layer="layout" svg:width="14.974cm" svg:height="0.422cm" svg:x="2.401cm" svg:y="16.893cm">
          <draw:text-box>
            <text:p text:style-name="P1"><text:span text:style-name="T1">AŞAĞID</text:span><text:span text:style-name="T1">AKİ </text:span><text:span text:style-name="T1">RENK </text:span><text:span text:style-name="T1">KUTULA</text:span><text:span text:style-name="T1">RININ </text:span><text:span text:style-name="T1">ALTINA </text:span><text:span text:style-name="T1">ALMANC</text:span><text:span text:style-name="T1">A </text:span><text:span text:style-name="T1">KARŞILI</text:span><text:span text:style-name="T1">KLARINI </text:span><text:span text:style-name="T1">YAZINIZ. </text:span><text:span text:style-name="T1">(9x3=18 </text:span><text:span text:style-name="T1">P)</text:span></text:p>
          </draw:text-box>
        </draw:frame>
        <draw:frame draw:style-name="gr4" draw:text-style-name="P4" draw:layer="layout" svg:width="7.41cm" svg:height="0.937cm" svg:x="3.632cm" svg:y="3.003cm">
          <draw:text-box>
            <text:p><text:span text:style-name="T3">CE</text:span><text:span text:style-name="T3">VA</text:span><text:span text:style-name="T3">P </text:span><text:span text:style-name="T3">AN</text:span><text:span text:style-name="T3">AH</text:span><text:span text:style-name="T3">TA</text:span><text:span text:style-name="T3">RI</text:span></text:p>
          </draw:text-box>
        </draw:frame>
        <draw:frame draw:style-name="gr5" draw:text-style-name="P4" draw:layer="layout" svg:width="1.588cm" svg:height="0.412cm" svg:x="13.582cm" svg:y="6.062cm">
          <draw:text-box>
            <text:p text:style-name="P5"><text:span text:style-name="T4">heiße</text:span></text:p>
          </draw:text-box>
        </draw:frame>
        <draw:frame draw:style-name="gr5" draw:text-style-name="P4" draw:layer="layout" svg:width="1.588cm" svg:height="0.412cm" svg:x="13.582cm" svg:y="6.603cm">
          <draw:text-box>
            <text:p text:style-name="P5"><text:span text:style-name="T4">heißt</text:span></text:p>
          </draw:text-box>
        </draw:frame>
        <draw:frame draw:style-name="gr5" draw:text-style-name="P4" draw:layer="layout" svg:width="1.588cm" svg:height="0.412cm" svg:x="13.582cm" svg:y="7.238cm">
          <draw:text-box>
            <text:p text:style-name="P5"><text:span text:style-name="T4">heißt</text:span></text:p>
          </draw:text-box>
        </draw:frame>
        <draw:frame draw:style-name="gr5" draw:text-style-name="P4" draw:layer="layout" svg:width="1.588cm" svg:height="0.412cm" svg:x="13.582cm" svg:y="7.773cm">
          <draw:text-box>
            <text:p text:style-name="P5"><text:span text:style-name="T4">heißen</text:span></text:p>
          </draw:text-box>
        </draw:frame>
        <draw:frame draw:style-name="gr5" draw:text-style-name="P4" draw:layer="layout" svg:width="1.588cm" svg:height="0.412cm" svg:x="13.482cm" svg:y="8.308cm">
          <draw:text-box>
            <text:p text:style-name="P5"><text:span text:style-name="T4">heißt</text:span></text:p>
          </draw:text-box>
        </draw:frame>
        <draw:frame draw:style-name="gr5" draw:text-style-name="P4" draw:layer="layout" svg:width="1.588cm" svg:height="0.412cm" svg:x="13.482cm" svg:y="8.92cm">
          <draw:text-box>
            <text:p text:style-name="P5"><text:span text:style-name="T4">heißen</text:span></text:p>
          </draw:text-box>
        </draw:frame>
        <draw:frame draw:style-name="gr6" draw:text-style-name="P4" draw:layer="layout" svg:width="2.222cm" svg:height="0.471cm" svg:x="11.995cm" svg:y="15.687cm">
          <draw:text-box>
            <text:p text:style-name="P5"><text:span text:style-name="T5">Gute </text:span><text:span text:style-name="T5">Abend!</text:span></text:p>
          </draw:text-box>
        </draw:frame>
        <draw:frame draw:style-name="gr7" draw:text-style-name="P4" draw:layer="layout" svg:width="3.175cm" svg:height="0.635cm" svg:x="6.915cm" svg:y="15.687cm">
          <draw:text-box>
            <text:p text:style-name="P5"><text:span text:style-name="T6">Guten Tag!</text:span></text:p>
          </draw:text-box>
        </draw:frame>
        <draw:frame draw:style-name="gr7" draw:text-style-name="P4" draw:layer="layout" svg:width="3.175cm" svg:height="0.635cm" svg:x="2.152cm" svg:y="15.687cm">
          <draw:text-box>
            <text:p text:style-name="P5"><text:span text:style-name="T6">Guten Morgen!</text:span></text:p>
          </draw:text-box>
        </draw:frame>
        <draw:frame draw:style-name="gr7" draw:text-style-name="P7" draw:layer="layout" svg:width="3.175cm" svg:height="0.635cm" svg:x="16.122cm" svg:y="15.687cm">
          <draw:text-box>
            <text:p text:style-name="P6"><text:span text:style-name="T6">Guten Nacht!</text:span></text:p>
          </draw:text-box>
        </draw:frame>
        <draw:frame draw:style-name="gr4" draw:text-style-name="P7" draw:layer="layout" svg:width="0.663cm" svg:height="0.505cm" svg:x="4.692cm" svg:y="19.627cm">
          <draw:text-box>
            <text:p><text:span text:style-name="T6">Rot</text:span></text:p>
          </draw:text-box>
        </draw:frame>
        <draw:frame draw:style-name="gr4" draw:text-style-name="P7" draw:layer="layout" svg:width="0.866cm" svg:height="0.505cm" svg:x="10.379cm" svg:y="19.627cm">
          <draw:text-box>
            <text:p><text:span text:style-name="T6">Blau</text:span></text:p>
          </draw:text-box>
        </draw:frame>
        <draw:frame draw:style-name="gr4" draw:text-style-name="P7" draw:layer="layout" svg:width="0.891cm" svg:height="0.505cm" svg:x="15.805cm" svg:y="19.627cm">
          <draw:text-box>
            <text:p><text:span text:style-name="T6">Gelb</text:span></text:p>
          </draw:text-box>
        </draw:frame>
        <draw:frame draw:style-name="gr4" draw:text-style-name="P7" draw:layer="layout" svg:width="0.942cm" svg:height="0.505cm" svg:x="4.692cm" svg:y="22.485cm">
          <draw:text-box>
            <text:p><text:span text:style-name="T6">Grün</text:span></text:p>
          </draw:text-box>
        </draw:frame>
        <draw:frame draw:style-name="gr4" draw:text-style-name="P7" draw:layer="layout" svg:width="0.992cm" svg:height="0.505cm" svg:x="10.379cm" svg:y="22.485cm">
          <draw:text-box>
            <text:p><text:span text:style-name="T6">Weiß</text:span></text:p>
          </draw:text-box>
        </draw:frame>
        <draw:frame draw:style-name="gr4" draw:text-style-name="P7" draw:layer="layout" svg:width="1.576cm" svg:height="0.505cm" svg:x="15.777cm" svg:y="22.485cm">
          <draw:text-box>
            <text:p><text:span text:style-name="T6">Schwarz</text:span></text:p>
          </draw:text-box>
        </draw:frame>
        <draw:frame draw:style-name="gr4" draw:text-style-name="P7" draw:layer="layout" svg:width="0.586cm" svg:height="0.505cm" svg:x="4.982cm" svg:y="25.342cm">
          <draw:text-box>
            <text:p><text:span text:style-name="T6">lila</text:span></text:p>
          </draw:text-box>
        </draw:frame>
        <draw:frame draw:style-name="gr4" draw:text-style-name="P7" draw:layer="layout" svg:width="1.246cm" svg:height="0.505cm" svg:x="10.379cm" svg:y="25.342cm">
          <draw:text-box>
            <text:p><text:span text:style-name="T6">orange</text:span></text:p>
          </draw:text-box>
        </draw:frame>
        <draw:frame draw:style-name="gr4" draw:text-style-name="P7" draw:layer="layout" svg:width="0.916cm" svg:height="0.505cm" svg:x="15.805cm" svg:y="25.342cm">
          <draw:text-box>
            <text:p><text:span text:style-name="T6">Rosa</text:span></text:p>
          </draw:text-box>
        </draw:frame>
        <draw:frame draw:style-name="gr5" draw:text-style-name="P4" draw:layer="layout" svg:width="1.588cm" svg:height="0.412cm" svg:x="4.692cm" svg:y="6.162cm">
          <draw:text-box>
            <text:p text:style-name="P5"><text:span text:style-name="T4">bin</text:span></text:p>
          </draw:text-box>
        </draw:frame>
        <draw:frame draw:style-name="gr5" draw:text-style-name="P4" draw:layer="layout" svg:width="1.588cm" svg:height="0.412cm" svg:x="4.692cm" svg:y="6.703cm">
          <draw:text-box>
            <text:p text:style-name="P5"><text:span text:style-name="T4">bi</text:span><text:span text:style-name="T4">st</text:span></text:p>
          </draw:text-box>
        </draw:frame>
        <draw:frame draw:style-name="gr5" draw:text-style-name="P4" draw:layer="layout" svg:width="1.588cm" svg:height="0.412cm" svg:x="4.692cm" svg:y="7.338cm">
          <draw:text-box>
            <text:p text:style-name="P5"><text:span text:style-name="T4">ist</text:span></text:p>
          </draw:text-box>
        </draw:frame>
        <draw:frame draw:style-name="gr5" draw:text-style-name="P4" draw:layer="layout" svg:width="1.588cm" svg:height="0.412cm" svg:x="4.692cm" svg:y="7.973cm">
          <draw:text-box>
            <text:p text:style-name="P5"><text:span text:style-name="T4">sind</text:span></text:p>
          </draw:text-box>
        </draw:frame>
        <draw:frame draw:style-name="gr5" draw:text-style-name="P4" draw:layer="layout" svg:width="1.588cm" svg:height="0.412cm" svg:x="4.692cm" svg:y="8.608cm">
          <draw:text-box>
            <text:p text:style-name="P5"><text:span text:style-name="T4">seid</text:span></text:p>
          </draw:text-box>
        </draw:frame>
        <draw:frame draw:style-name="gr5" draw:text-style-name="P4" draw:layer="layout" svg:width="1.588cm" svg:height="0.412cm" svg:x="4.692cm" svg:y="9.124cm">
          <draw:text-box>
            <text:p text:style-name="P5"><text:span text:style-name="T4">si</text:span><text:span text:style-name="T4">n</text:span><text:span text:style-name="T4">d</text:span></text:p>
          </draw:text-box>
        </draw:frame>
      </draw:page>
      <draw:page draw:name="page2" draw:style-name="dp1" draw:master-page-name="master-page20">
        <draw:frame draw:style-name="gr1" draw:text-style-name="P2" draw:layer="layout" svg:width="0.422cm" svg:height="0.422cm" svg:x="1.274cm" svg:y="1.327cm">
          <draw:text-box>
            <text:p text:style-name="P1"><text:span text:style-name="T1">4.</text:span></text:p>
          </draw:text-box>
        </draw:frame>
        <draw:line draw:style-name="gr8" draw:text-style-name="P3" draw:layer="layout" svg:x1="7.531cm" svg:y1="1.705cm" svg:x2="9.285cm" svg:y2="1.705cm">
          <text:p/>
        </draw:line>
        <draw:frame draw:style-name="gr1" draw:text-style-name="P2" draw:layer="layout" svg:width="14.59cm" svg:height="0.422cm" svg:x="1.882cm" svg:y="1.327cm">
          <draw:text-box>
            <text:p text:style-name="P1"><text:span text:style-name="T1">AŞAĞID</text:span><text:span text:style-name="T1">A İLK İKİ </text:span><text:span text:style-name="T1">HARFİ </text:span><text:span text:style-name="T1">VERİLEN </text:span><text:span text:style-name="T1">ALMANC</text:span><text:span text:style-name="T1">A GÜN </text:span><text:span text:style-name="T1">ADLARIN</text:span><text:span text:style-name="T1">I </text:span><text:span text:style-name="T1">TAMAML</text:span><text:span text:style-name="T1">AYINIZ.</text:span><text:span text:style-name="T1">(7x3=21 </text:span><text:span text:style-name="T1">P)</text:span></text:p>
          </draw:text-box>
        </draw:frame>
        <draw:frame draw:style-name="gr1" draw:text-style-name="P2" draw:layer="layout" svg:width="0.422cm" svg:height="0.422cm" svg:x="1.274cm" svg:y="6.46cm">
          <draw:text-box>
            <text:p text:style-name="P1"><text:span text:style-name="T1">5.</text:span></text:p>
          </draw:text-box>
        </draw:frame>
        <draw:line draw:style-name="gr8" draw:text-style-name="P3" draw:layer="layout" svg:x1="6.371cm" svg:y1="6.838cm" svg:x2="8.124cm" svg:y2="6.838cm">
          <text:p/>
        </draw:line>
        <draw:frame draw:style-name="gr1" draw:text-style-name="P2" draw:layer="layout" svg:width="12.603cm" svg:height="0.422cm" svg:x="1.88cm" svg:y="6.46cm">
          <draw:text-box>
            <text:p text:style-name="P1"><text:span text:style-name="T1">AŞAĞIDAKİ RAKAMLARIN ALMANCA KARŞILIKLARINI YAZINIZ.(10x2=20 P)</text:span></text:p>
          </draw:text-box>
        </draw:frame>
        <draw:frame draw:style-name="gr1" draw:text-style-name="P2" draw:layer="layout" svg:width="13.5cm" svg:height="0.422cm" svg:x="4.052cm" svg:y="7.82cm">
          <draw:text-box>
            <text:p text:style-name="P1"><text:span text:style-name="T1">5</text:span><text:span text:style-name="T7">………………… </text:span><text:span text:style-name="T1">8</text:span><text:span text:style-name="T7">………………… </text:span><text:span text:style-name="T1">4</text:span><text:span text:style-name="T7">………………… </text:span><text:span text:style-name="T1">1</text:span><text:span text:style-name="T7">………………… </text:span><text:span text:style-name="T1">7</text:span><text:span text:style-name="T7">…………………</text:span></text:p>
          </draw:text-box>
        </draw:frame>
        <draw:frame draw:style-name="gr1" draw:text-style-name="P2" draw:layer="layout" svg:width="13.5cm" svg:height="0.422cm" svg:x="4.053cm" svg:y="8.726cm">
          <draw:text-box>
            <text:p text:style-name="P1"><text:span text:style-name="T1">9</text:span><text:span text:style-name="T7">…………</text:span><text:span text:style-name="T7">……… </text:span><text:span text:style-name="T1">2</text:span><text:span text:style-name="T7">…………</text:span><text:span text:style-name="T7">……… </text:span><text:span text:style-name="T1">3</text:span><text:span text:style-name="T7">…………</text:span><text:span text:style-name="T7">……… </text:span><text:span text:style-name="T1">0</text:span><text:span text:style-name="T7">…………</text:span><text:span text:style-name="T7">……… </text:span><text:span text:style-name="T1">6</text:span><text:span text:style-name="T7">…………</text:span><text:span text:style-name="T7">………</text:span></text:p>
          </draw:text-box>
        </draw:frame>
        <draw:frame draw:style-name="gr1" draw:text-style-name="P2" draw:layer="layout" svg:width="0.422cm" svg:height="0.422cm" svg:x="1.274cm" svg:y="10.54cm">
          <draw:text-box>
            <text:p text:style-name="P1"><text:span text:style-name="T1">6.</text:span></text:p>
          </draw:text-box>
        </draw:frame>
        <draw:line draw:style-name="gr8" draw:text-style-name="P3" draw:layer="layout" svg:x1="5.986cm" svg:y1="10.918cm" svg:x2="7.739cm" svg:y2="10.918cm">
          <text:p/>
        </draw:line>
        <draw:frame draw:style-name="gr1" draw:text-style-name="P2" draw:layer="layout" svg:width="10.444cm" svg:height="0.422cm" svg:x="1.88cm" svg:y="10.54cm">
          <draw:text-box>
            <text:p text:style-name="P1"><text:span text:style-name="T1">AŞAĞIDAKİ SORULARA ALMANCA CEVAP VERİNİZ.(7x3=21 P)</text:span></text:p>
          </draw:text-box>
        </draw:frame>
        <draw:frame draw:style-name="gr1" draw:text-style-name="P2" draw:layer="layout" svg:width="2.413cm" svg:height="0.422cm" svg:x="1.274cm" svg:y="11.219cm">
          <draw:text-box>
            <text:p text:style-name="P1"><text:span text:style-name="T1">*Wie heißt </text:span><text:span text:style-name="T1">du?</text:span></text:p>
          </draw:text-box>
        </draw:frame>
        <draw:frame draw:style-name="gr1" draw:text-style-name="P2" draw:layer="layout" svg:width="9.72cm" svg:height="0.422cm" svg:x="6.354cm" svg:y="11.219cm">
          <draw:text-box>
            <text:p text:style-name="P1"><text:span text:style-name="T7">……………</text:span><text:span text:style-name="T7">……………</text:span><text:span text:style-name="T7">……………</text:span><text:span text:style-name="T7">……………</text:span><text:span text:style-name="T7">……………</text:span><text:span text:style-name="T7">………</text:span></text:p>
          </draw:text-box>
        </draw:frame>
        <draw:frame draw:style-name="gr1" draw:text-style-name="P2" draw:layer="layout" svg:width="2.702cm" svg:height="0.422cm" svg:x="1.274cm" svg:y="11.898cm">
          <draw:text-box>
            <text:p text:style-name="P1"><text:span text:style-name="T1">*Wie alt </text:span><text:span text:style-name="T1">bist du?</text:span></text:p>
          </draw:text-box>
        </draw:frame>
        <draw:frame draw:style-name="gr1" draw:text-style-name="P2" draw:layer="layout" svg:width="9.72cm" svg:height="0.422cm" svg:x="6.354cm" svg:y="11.898cm">
          <draw:text-box>
            <text:p text:style-name="P1"><text:span text:style-name="T7">…………………………………………………………………………</text:span></text:p>
          </draw:text-box>
        </draw:frame>
        <draw:frame draw:style-name="gr1" draw:text-style-name="P2" draw:layer="layout" svg:width="3.377cm" svg:height="0.422cm" svg:x="1.274cm" svg:y="12.577cm">
          <draw:text-box>
            <text:p text:style-name="P1"><text:span text:style-name="T1">*Woher kommst du?</text:span></text:p>
          </draw:text-box>
        </draw:frame>
        <draw:frame draw:style-name="gr1" draw:text-style-name="P2" draw:layer="layout" svg:width="9.72cm" svg:height="0.422cm" svg:x="6.354cm" svg:y="12.577cm">
          <draw:text-box>
            <text:p text:style-name="P1"><text:span text:style-name="T7">…………………………………………………………………………</text:span></text:p>
          </draw:text-box>
        </draw:frame>
        <draw:frame draw:style-name="gr1" draw:text-style-name="P2" draw:layer="layout" svg:width="2.721cm" svg:height="0.422cm" svg:x="1.274cm" svg:y="13.256cm">
          <draw:text-box>
            <text:p text:style-name="P1"><text:span text:style-name="T1">*Wo </text:span><text:span text:style-name="T1">wohnst </text:span><text:span text:style-name="T1">du?</text:span></text:p>
          </draw:text-box>
        </draw:frame>
        <draw:frame draw:style-name="gr1" draw:text-style-name="P2" draw:layer="layout" svg:width="9.72cm" svg:height="0.422cm" svg:x="6.354cm" svg:y="13.256cm">
          <draw:text-box>
            <text:p text:style-name="P1"><text:span text:style-name="T7">…………</text:span><text:span text:style-name="T7">…………</text:span><text:span text:style-name="T7">…………</text:span><text:span text:style-name="T7">…………</text:span><text:span text:style-name="T7">…………</text:span><text:span text:style-name="T7">…………</text:span><text:span text:style-name="T7">…………</text:span></text:p>
          </draw:text-box>
        </draw:frame>
        <draw:frame draw:style-name="gr1" draw:text-style-name="P2" draw:layer="layout" svg:width="2.818cm" svg:height="0.422cm" svg:x="1.274cm" svg:y="13.935cm">
          <draw:text-box>
            <text:p text:style-name="P1"><text:span text:style-name="T1">*Wie geht </text:span><text:span text:style-name="T1">es dir?</text:span></text:p>
          </draw:text-box>
        </draw:frame>
        <draw:frame draw:style-name="gr1" draw:text-style-name="P2" draw:layer="layout" svg:width="9.72cm" svg:height="0.422cm" svg:x="6.354cm" svg:y="13.935cm">
          <draw:text-box>
            <text:p text:style-name="P1"><text:span text:style-name="T7">…………………………………………………………………………</text:span></text:p>
          </draw:text-box>
        </draw:frame>
        <draw:frame draw:style-name="gr1" draw:text-style-name="P2" draw:layer="layout" svg:width="4.13cm" svg:height="0.422cm" svg:x="1.274cm" svg:y="14.614cm">
          <draw:text-box>
            <text:p text:style-name="P1"><text:span text:style-name="T1">*Wie heißt deine Schule?</text:span></text:p>
          </draw:text-box>
        </draw:frame>
        <draw:frame draw:style-name="gr1" draw:text-style-name="P2" draw:layer="layout" svg:width="9.72cm" svg:height="0.422cm" svg:x="6.354cm" svg:y="14.614cm">
          <draw:text-box>
            <text:p text:style-name="P1"><text:span text:style-name="T7">…………………………………………………………………………</text:span></text:p>
          </draw:text-box>
        </draw:frame>
        <draw:line draw:style-name="gr8" draw:text-style-name="P3" draw:layer="layout" svg:x1="3.526cm" svg:y1="15.672cm" svg:x2="4.527cm" svg:y2="15.672cm">
          <text:p/>
        </draw:line>
        <draw:frame draw:style-name="gr1" draw:text-style-name="P2" draw:layer="layout" svg:width="3.262cm" svg:height="0.422cm" svg:x="1.274cm" svg:y="15.293cm">
          <draw:text-box>
            <text:p text:style-name="P1"><text:span text:style-name="T1">*Was ist das?(Okul)</text:span></text:p>
          </draw:text-box>
        </draw:frame>
        <draw:frame draw:style-name="gr3" draw:text-style-name="P3" draw:layer="layout" svg:width="4.234cm" svg:height="2.784cm" svg:x="1.27cm" svg:y="15.914cm">
          <draw:image xlink:href="Pictures/10000000000001B10000009CFFFEE106.jpg" xlink:type="simple" xlink:show="embed" xlink:actuate="onLoad" draw:mime-type="image/jpeg">
            <text:p/>
          </draw:image>
        </draw:frame>
        <draw:frame draw:style-name="gr1" draw:text-style-name="P2" draw:layer="layout" svg:width="9.72cm" svg:height="0.422cm" svg:x="6.354cm" svg:y="15.293cm">
          <draw:text-box>
            <text:p text:style-name="P1"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text:span text:style-name="T7">…</text:span></text:p>
          </draw:text-box>
        </draw:frame>
        <draw:frame draw:style-name="gr3" draw:text-style-name="P3" draw:layer="layout" svg:width="18.338cm" svg:height="3.389cm" svg:x="1.901cm" svg:y="2.104cm">
          <draw:image xlink:href="Pictures/100000000000030C00000090F7B573C9.png" xlink:type="simple" xlink:show="embed" xlink:actuate="onLoad" draw:mime-type="image/png">
            <text:p/>
          </draw:image>
        </draw:frame>
        <draw:frame draw:style-name="gr1" draw:text-style-name="P2" draw:layer="layout" svg:width="3.513cm" svg:height="0.422cm" svg:x="16.815cm" svg:y="21.024cm">
          <draw:text-box>
            <text:p text:style-name="P1"><text:span text:style-name="T1">Başarılar/ Viel Erfolg!</text:span></text:p>
          </draw:text-box>
        </draw:frame>
        <draw:frame draw:style-name="gr5" draw:text-style-name="P4" draw:layer="layout" svg:width="1.588cm" svg:height="0.412cm" svg:x="2.787cm" svg:y="3.622cm">
          <draw:text-box>
            <text:p text:style-name="P5"><text:span text:style-name="T4">Montag</text:span></text:p>
          </draw:text-box>
        </draw:frame>
        <draw:frame draw:style-name="gr5" draw:text-style-name="P4" draw:layer="layout" svg:width="1.588cm" svg:height="0.412cm" svg:x="2.787cm" svg:y="4.257cm">
          <draw:text-box>
            <text:p text:style-name="P5"><text:span text:style-name="T4">Dienstag</text:span></text:p>
          </draw:text-box>
        </draw:frame>
        <draw:frame draw:style-name="gr5" draw:text-style-name="P4" draw:layer="layout" svg:width="1.588cm" svg:height="0.412cm" svg:x="2.787cm" svg:y="4.892cm">
          <draw:text-box>
            <text:p text:style-name="P5"><text:span text:style-name="T4">Mittwoch</text:span></text:p>
          </draw:text-box>
        </draw:frame>
        <draw:frame draw:style-name="gr9" draw:text-style-name="P4" draw:layer="layout" svg:width="1.905cm" svg:height="0.823cm" svg:x="14.217cm" svg:y="3.305cm">
          <draw:text-box>
            <text:p text:style-name="P5"><text:span text:style-name="T4">Donnerstag</text:span></text:p>
          </draw:text-box>
        </draw:frame>
        <draw:frame draw:style-name="gr7" draw:text-style-name="P4" draw:layer="layout" svg:width="1.905cm" svg:height="0.635cm" svg:x="13.9cm" svg:y="4.257cm">
          <draw:text-box>
            <text:p text:style-name="P5"><text:span text:style-name="T4">Freitag</text:span></text:p>
          </draw:text-box>
        </draw:frame>
        <draw:frame draw:style-name="gr7" draw:text-style-name="P4" draw:layer="layout" svg:width="1.905cm" svg:height="0.635cm" svg:x="13.9cm" svg:y="4.892cm">
          <draw:text-box>
            <text:p text:style-name="P5"><text:span text:style-name="T4">S</text:span><text:span text:style-name="T4">a</text:span><text:span text:style-name="T4">m</text:span><text:span text:style-name="T4">st</text:span><text:span text:style-name="T4">a</text:span><text:span text:style-name="T4">g</text:span></text:p>
          </draw:text-box>
        </draw:frame>
        <draw:frame draw:style-name="gr7" draw:text-style-name="P4" draw:layer="layout" svg:width="1.905cm" svg:height="0.635cm" svg:x="2.787cm" svg:y="2.908cm">
          <draw:text-box>
            <text:p text:style-name="P5"><text:span text:style-name="T4">Sonntag</text:span></text:p>
          </draw:text-box>
        </draw:frame>
        <draw:frame draw:style-name="gr5" draw:text-style-name="P4" draw:layer="layout" svg:width="1.588cm" svg:height="0.412cm" svg:x="12.629cm" svg:y="7.75cm">
          <draw:text-box>
            <text:p text:style-name="P5"><text:span text:style-name="T4">eins</text:span></text:p>
          </draw:text-box>
        </draw:frame>
        <draw:frame draw:style-name="gr5" draw:text-style-name="P4" draw:layer="layout" svg:width="1.588cm" svg:height="0.412cm" svg:x="4.374cm" svg:y="7.655cm">
          <draw:text-box>
            <text:p text:style-name="P5"><text:span text:style-name="T4">fünf</text:span></text:p>
          </draw:text-box>
        </draw:frame>
        <draw:frame draw:style-name="gr5" draw:text-style-name="P4" draw:layer="layout" svg:width="1.588cm" svg:height="0.412cm" svg:x="7.232cm" svg:y="7.655cm">
          <draw:text-box>
            <text:p text:style-name="P5"><text:span text:style-name="T4">acht</text:span></text:p>
          </draw:text-box>
        </draw:frame>
        <draw:frame draw:style-name="gr5" draw:text-style-name="P4" draw:layer="layout" svg:width="1.588cm" svg:height="0.412cm" svg:x="10.089cm" svg:y="7.655cm">
          <draw:text-box>
            <text:p text:style-name="P5"><text:span text:style-name="T4">vier</text:span></text:p>
          </draw:text-box>
        </draw:frame>
        <draw:frame draw:style-name="gr5" draw:text-style-name="P4" draw:layer="layout" svg:width="1.588cm" svg:height="0.412cm" svg:x="15.487cm" svg:y="7.655cm">
          <draw:text-box>
            <text:p text:style-name="P5"><text:span text:style-name="T4">sieben</text:span></text:p>
          </draw:text-box>
        </draw:frame>
        <draw:frame draw:style-name="gr5" draw:text-style-name="P4" draw:layer="layout" svg:width="1.588cm" svg:height="0.412cm" svg:x="4.374cm" svg:y="8.608cm">
          <draw:text-box>
            <text:p text:style-name="P5"><text:span text:style-name="T4">neun</text:span></text:p>
          </draw:text-box>
        </draw:frame>
        <draw:frame draw:style-name="gr5" draw:text-style-name="P4" draw:layer="layout" svg:width="1.588cm" svg:height="0.412cm" svg:x="7.232cm" svg:y="8.608cm">
          <draw:text-box>
            <text:p text:style-name="P5"><text:span text:style-name="T4">z</text:span><text:span text:style-name="T4">w</text:span><text:span text:style-name="T4">ei</text:span></text:p>
          </draw:text-box>
        </draw:frame>
        <draw:frame draw:style-name="gr5" draw:text-style-name="P4" draw:layer="layout" svg:width="1.588cm" svg:height="0.412cm" svg:x="10.089cm" svg:y="8.608cm">
          <draw:text-box>
            <text:p text:style-name="P5"><text:span text:style-name="T4">drei</text:span></text:p>
          </draw:text-box>
        </draw:frame>
        <draw:frame draw:style-name="gr5" draw:text-style-name="P4" draw:layer="layout" svg:width="1.588cm" svg:height="0.412cm" svg:x="12.63cm" svg:y="8.608cm">
          <draw:text-box>
            <text:p text:style-name="P5"><text:span text:style-name="T4">zero</text:span></text:p>
          </draw:text-box>
        </draw:frame>
        <draw:frame draw:style-name="gr5" draw:text-style-name="P4" draw:layer="layout" svg:width="1.588cm" svg:height="0.412cm" svg:x="15.487cm" svg:y="8.608cm">
          <draw:text-box>
            <text:p text:style-name="P5"><text:span text:style-name="T4">sechs</text:span></text:p>
          </draw:text-box>
        </draw:frame>
        <draw:frame draw:style-name="gr10" draw:text-style-name="P9" draw:layer="layout" svg:width="5.08cm" svg:height="0.412cm" svg:x="6.597cm" svg:y="11.096cm">
          <draw:text-box>
            <text:p text:style-name="P8"><text:span text:style-name="T4">Eigene Antworten der Schüler</text:span></text:p>
          </draw:text-box>
        </draw:frame>
        <draw:frame draw:style-name="gr10" draw:text-style-name="P9" draw:layer="layout" svg:width="5.08cm" svg:height="0.412cm" svg:x="6.597cm" svg:y="11.748cm">
          <draw:text-box>
            <text:p text:style-name="P8"><text:span text:style-name="T4">Eigene Antworten der Schüler</text:span></text:p>
          </draw:text-box>
        </draw:frame>
        <draw:frame draw:style-name="gr10" draw:text-style-name="P9" draw:layer="layout" svg:width="5.08cm" svg:height="0.412cm" svg:x="6.597cm" svg:y="12.448cm">
          <draw:text-box>
            <text:p text:style-name="P8"><text:span text:style-name="T4">Eigene Antworten der Schüler</text:span></text:p>
          </draw:text-box>
        </draw:frame>
        <draw:frame draw:style-name="gr10" draw:text-style-name="P9" draw:layer="layout" svg:width="5.08cm" svg:height="0.412cm" svg:x="6.597cm" svg:y="13.122cm">
          <draw:text-box>
            <text:p text:style-name="P8"><text:span text:style-name="T4">Eigene Antworten der Schüler</text:span></text:p>
          </draw:text-box>
        </draw:frame>
        <draw:frame draw:style-name="gr10" draw:text-style-name="P9" draw:layer="layout" svg:width="5.08cm" svg:height="0.412cm" svg:x="6.597cm" svg:y="13.822cm">
          <draw:text-box>
            <text:p text:style-name="P8"><text:span text:style-name="T4">Eigene </text:span><text:span text:style-name="T4">Antworten </text:span><text:span text:style-name="T4">der </text:span><text:span text:style-name="T4">Schüler</text:span></text:p>
          </draw:text-box>
        </draw:frame>
        <draw:frame draw:style-name="gr10" draw:text-style-name="P9" draw:layer="layout" svg:width="5.08cm" svg:height="0.412cm" svg:x="6.597cm" svg:y="14.474cm">
          <draw:text-box>
            <text:p text:style-name="P8"><text:span text:style-name="T4">Eigene Antworten der Schüler</text:span></text:p>
          </draw:text-box>
        </draw:frame>
        <draw:frame draw:style-name="gr10" draw:text-style-name="P9" draw:layer="layout" svg:width="5.08cm" svg:height="0.412cm" svg:x="6.597cm" svg:y="15.174cm">
          <draw:text-box>
            <text:p text:style-name="P8"><text:span text:style-name="T8">Das ist eine Schule</text:span>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 Narrow" svg:font-family="'Liberation Sans Narrow'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.4cm" fo:margin-bottom="1cm" fo:margin-left="1.2cm" fo:margin-right="1cm" fo:page-width="21.59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2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2-03T22:01:34.424146421</dc:date>
    <meta:editing-duration>PT8M33S</meta:editing-duration>
    <meta:editing-cycles>3</meta:editing-cycles>
    <meta:generator>LibreOffice/25.8.4.2$Linux_X86_64 LibreOffice_project/290daaa01b999472f0c7a3890eb6a550fd74c6df</meta:generator>
    <meta:document-statistic meta:object-count="105"/>
  </office:meta>
</office:document-meta>
</file>